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Yu Gothic" svg:font-family="Yu Gothic" style:font-family-generic="swiss" style:font-pitch="variable" svg:panose-1="2 11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Yu Gothic"/>
    </style:style>
    <style:style style:name="P2" style:parent-style-name="Standard" style:family="paragraph">
      <style:text-properties style:font-name="Yu Gothic"/>
    </style:style>
    <style:style style:name="P3" style:parent-style-name="Standard" style:family="paragraph">
      <style:text-properties style:font-name="Yu Gothic"/>
    </style:style>
    <style:style style:name="P4" style:parent-style-name="Standard" style:family="paragraph">
      <style:text-properties style:font-name="Yu Gothic"/>
    </style:style>
    <style:style style:name="P5" style:parent-style-name="Standard" style:family="paragraph">
      <style:text-properties style:font-name="Yu Gothic"/>
    </style:style>
    <style:style style:name="P6" style:parent-style-name="Standard" style:family="paragraph">
      <style:text-properties style:font-name="Yu Gothic"/>
    </style:style>
    <style:style style:name="P7" style:parent-style-name="Standard" style:family="paragraph">
      <style:text-properties style:font-name="Yu Gothic"/>
    </style:style>
    <style:style style:name="P8" style:parent-style-name="Standard" style:family="paragraph">
      <style:text-properties style:font-name="Yu Gothic"/>
    </style:style>
    <style:style style:name="P9" style:parent-style-name="Standard" style:family="paragraph">
      <style:text-properties style:font-name="Yu Gothic"/>
    </style:style>
    <style:style style:name="P10" style:parent-style-name="Standard" style:family="paragraph">
      <style:text-properties style:font-name="Yu Gothic"/>
    </style:style>
    <style:style style:name="P11" style:parent-style-name="Standard" style:family="paragraph">
      <style:text-properties style:font-name="Yu Gothic"/>
    </style:style>
    <style:style style:name="P12" style:parent-style-name="Standard" style:family="paragraph">
      <style:text-properties style:font-name="Yu Gothic"/>
    </style:style>
    <style:style style:name="P13" style:parent-style-name="Standard" style:family="paragraph">
      <style:text-properties style:font-name="Yu Gothic"/>
    </style:style>
    <style:style style:name="T14" style:parent-style-name="DefaultParagraphFont" style:family="text">
      <style:text-properties style:font-name="Yu Gothic"/>
    </style:style>
    <style:style style:name="T15" style:parent-style-name="DefaultParagraphFont" style:family="text">
      <style:text-properties style:font-name="Yu Gothic"/>
    </style:style>
    <style:style style:name="T16" style:parent-style-name="Hyperlink" style:family="text">
      <style:text-properties style:font-name="Yu Gothic"/>
    </style:style>
    <style:style style:name="P17" style:parent-style-name="Standard" style:family="paragraph">
      <style:text-properties style:font-name="Yu Gothic"/>
    </style:style>
    <style:style style:name="P18" style:parent-style-name="Standard" style:family="paragraph">
      <style:text-properties style:font-name="Yu Gothic"/>
    </style:style>
    <style:style style:name="P19" style:parent-style-name="Standard" style:family="paragraph">
      <style:text-properties style:font-name="Yu Gothic"/>
    </style:style>
    <style:style style:name="P20" style:parent-style-name="Standard" style:family="paragraph">
      <style:text-properties style:font-name="Yu Gothic"/>
    </style:style>
    <style:style style:name="P21" style:parent-style-name="Standard" style:family="paragraph">
      <style:text-properties style:font-name="Yu Gothic"/>
    </style:style>
    <style:style style:name="P22" style:parent-style-name="Standard" style:family="paragraph">
      <style:text-properties style:font-name="Yu Gothic"/>
    </style:style>
    <style:style style:name="P23" style:parent-style-name="Standard" style:family="paragraph">
      <style:text-properties style:font-name="Yu Gothic"/>
    </style:style>
    <style:style style:name="P24" style:parent-style-name="Standard" style:family="paragraph">
      <style:text-properties style:font-name="Yu Gothic"/>
    </style:style>
    <style:style style:name="P25" style:parent-style-name="Standard" style:family="paragraph">
      <style:text-properties style:font-name="Yu Gothic"/>
    </style:style>
    <style:style style:name="P26" style:parent-style-name="Standard" style:family="paragraph">
      <style:text-properties style:font-name="Yu Gothic"/>
    </style:style>
    <style:style style:name="P27" style:parent-style-name="Standard" style:family="paragraph">
      <style:text-properties style:font-name="Yu Gothic"/>
    </style:style>
    <style:style style:name="P28" style:parent-style-name="Standard" style:family="paragraph">
      <style:text-properties style:font-name="Yu Gothic"/>
    </style:style>
    <style:style style:name="P29" style:parent-style-name="Standard" style:family="paragraph">
      <style:text-properties style:font-name="Yu Gothic"/>
    </style:style>
    <style:style style:name="P30" style:parent-style-name="Standard" style:family="paragraph">
      <style:text-properties style:font-name="Yu Gothic"/>
    </style:style>
    <style:style style:name="P31" style:parent-style-name="Standard" style:family="paragraph">
      <style:text-properties style:font-name="Yu Gothic"/>
    </style:style>
    <style:style style:name="P32" style:parent-style-name="Standard" style:family="paragraph">
      <style:text-properties style:font-name="Yu Gothic"/>
    </style:style>
    <style:style style:name="P33" style:parent-style-name="Standard" style:family="paragraph">
      <style:text-properties style:font-name="Yu Gothic"/>
    </style:style>
    <style:style style:name="P34" style:parent-style-name="Standard" style:family="paragraph">
      <style:text-properties style:font-name="Yu Gothic"/>
    </style:style>
    <style:style style:name="P35" style:parent-style-name="Standard" style:family="paragraph">
      <style:text-properties style:font-name="Yu Gothic"/>
    </style:style>
    <style:style style:name="P36" style:parent-style-name="Standard" style:family="paragraph">
      <style:text-properties style:font-name="Yu Gothic"/>
    </style:style>
    <style:style style:name="P37" style:parent-style-name="Standard" style:family="paragraph">
      <style:text-properties style:font-name="Yu Gothic"/>
    </style:style>
    <style:style style:name="P38" style:parent-style-name="Standard" style:family="paragraph">
      <style:text-properties style:font-name="Yu Gothic"/>
    </style:style>
    <style:style style:name="P39" style:parent-style-name="Standard" style:family="paragraph">
      <style:text-properties style:font-name="Yu Gothic"/>
    </style:style>
    <style:style style:name="P40" style:parent-style-name="Standard" style:family="paragraph">
      <style:text-properties style:font-name="Yu Gothic"/>
    </style:style>
    <style:style style:name="P41" style:parent-style-name="Standard" style:family="paragraph">
      <style:text-properties style:font-name="Yu Gothic"/>
    </style:style>
    <style:style style:name="P42" style:parent-style-name="Standard" style:family="paragraph">
      <style:text-properties style:font-name="Yu Gothic"/>
    </style:style>
    <style:style style:name="P43" style:parent-style-name="Standard" style:family="paragraph">
      <style:text-properties style:font-name="Yu Gothic"/>
    </style:style>
    <style:style style:name="P44" style:parent-style-name="Standard" style:family="paragraph">
      <style:text-properties style:font-name="Yu Gothic"/>
    </style:style>
    <style:style style:name="P45" style:parent-style-name="Standard" style:family="paragraph">
      <style:text-properties style:font-name="Yu Gothic"/>
    </style:style>
    <style:style style:name="P46" style:parent-style-name="Standard" style:family="paragraph">
      <style:text-properties style:font-name="Yu Gothic"/>
    </style:style>
    <style:style style:name="P47" style:parent-style-name="Standard" style:family="paragraph">
      <style:text-properties style:font-name="Yu Gothic"/>
    </style:style>
    <style:style style:name="P48" style:parent-style-name="Standard" style:family="paragraph">
      <style:text-properties style:font-name="Yu Gothic"/>
    </style:style>
    <style:style style:name="P49" style:parent-style-name="Standard" style:family="paragraph">
      <style:text-properties style:font-name="Yu Gothic"/>
    </style:style>
    <style:style style:name="P50" style:parent-style-name="Standard" style:family="paragraph">
      <style:text-properties style:font-name="Yu Gothic"/>
    </style:style>
    <style:style style:name="P51" style:parent-style-name="Standard" style:family="paragraph">
      <style:text-properties style:font-name="Yu Gothic"/>
    </style:style>
    <style:style style:name="P52" style:parent-style-name="Standard" style:family="paragraph">
      <style:text-properties style:font-name="Yu Gothic"/>
    </style:style>
    <style:style style:name="P53" style:parent-style-name="Standard" style:family="paragraph">
      <style:text-properties style:font-name="Yu Gothic"/>
    </style:style>
    <style:style style:name="P54" style:parent-style-name="Standard" style:family="paragraph">
      <style:text-properties style:font-name="Yu Gothic"/>
    </style:style>
    <style:style style:name="P55" style:parent-style-name="Standard" style:family="paragraph">
      <style:text-properties style:font-name="Yu Gothic"/>
    </style:style>
    <style:style style:name="T56" style:parent-style-name="DefaultParagraphFont" style:family="text">
      <style:text-properties style:font-name="Yu Gothic"/>
    </style:style>
    <style:style style:name="T57" style:parent-style-name="DefaultParagraphFont" style:family="text">
      <style:text-properties style:font-name="Yu Gothic"/>
    </style:style>
    <style:style style:name="T58" style:parent-style-name="DefaultParagraphFont" style:family="text">
      <style:text-properties style:font-name="Yu Gothic" style:text-position="super 58.3%"/>
    </style:style>
    <style:style style:name="T59" style:parent-style-name="DefaultParagraphFont" style:family="text">
      <style:text-properties style:font-name="Yu Gothic"/>
    </style:style>
    <style:style style:name="P60" style:parent-style-name="Standard" style:family="paragraph">
      <style:text-properties style:font-name="Yu Gothic"/>
    </style:style>
    <style:style style:name="P61" style:parent-style-name="Standard" style:family="paragraph">
      <style:text-properties style:font-name="Yu Gothic"/>
    </style:style>
    <style:style style:name="P62" style:parent-style-name="Standard" style:family="paragraph">
      <style:text-properties style:font-name="Yu Gothic"/>
    </style:style>
    <style:style style:name="P63" style:parent-style-name="Standard" style:family="paragraph">
      <style:text-properties style:font-name="Yu Gothic"/>
    </style:style>
    <style:style style:name="P64" style:parent-style-name="Standard" style:family="paragraph">
      <style:text-properties style:font-name="Yu Gothic"/>
    </style:style>
    <style:style style:name="P65" style:parent-style-name="Standard" style:family="paragraph">
      <style:text-properties style:font-name="Yu Gothic"/>
    </style:style>
    <style:style style:name="P66" style:parent-style-name="Standard" style:family="paragraph">
      <style:text-properties style:font-name="Yu Gothic"/>
    </style:style>
    <style:style style:name="P67" style:parent-style-name="Standard" style:family="paragraph">
      <style:text-properties style:font-name="Yu Gothic"/>
    </style:style>
    <style:style style:name="P68" style:parent-style-name="Standard" style:family="paragraph">
      <style:text-properties style:font-name="Yu Gothic"/>
    </style:style>
    <style:style style:name="P69" style:parent-style-name="Standard" style:family="paragraph">
      <style:text-properties style:font-name="Yu Gothic"/>
    </style:style>
    <style:style style:name="P70" style:parent-style-name="Standard" style:family="paragraph">
      <style:text-properties style:font-name="Yu Gothic"/>
    </style:style>
    <style:style style:name="P71" style:parent-style-name="Standard" style:family="paragraph">
      <style:text-properties style:font-name="Yu Gothic"/>
    </style:style>
    <style:style style:name="P72" style:parent-style-name="Standard" style:family="paragraph">
      <style:text-properties style:font-name="Yu Gothic"/>
    </style:style>
    <style:style style:name="P73" style:parent-style-name="Standard" style:family="paragraph">
      <style:text-properties style:font-name="Yu Gothic"/>
    </style:style>
    <style:style style:name="P74" style:parent-style-name="Standard" style:family="paragraph">
      <style:text-properties style:font-name="Yu Gothic"/>
    </style:style>
    <style:style style:name="P75" style:parent-style-name="Standard" style:family="paragraph">
      <style:text-properties style:font-name="Yu Gothic"/>
    </style:style>
    <style:style style:name="P76" style:parent-style-name="Standard" style:family="paragraph">
      <style:text-properties style:font-name="Yu Gothic"/>
    </style:style>
    <style:style style:name="P77" style:parent-style-name="Standard" style:family="paragraph">
      <style:text-properties style:font-name="Yu Gothic"/>
    </style:style>
    <style:style style:name="P78" style:parent-style-name="Standard" style:family="paragraph">
      <style:text-properties style:font-name="Yu Gothic"/>
    </style:style>
    <style:style style:name="P79" style:parent-style-name="Standard" style:family="paragraph">
      <style:text-properties style:font-name="Yu Gothic"/>
    </style:style>
    <style:style style:name="P80" style:parent-style-name="Standard" style:family="paragraph">
      <style:text-properties style:font-name="Yu Gothic"/>
    </style:style>
    <style:style style:name="P81" style:parent-style-name="Standard" style:family="paragraph">
      <style:text-properties style:font-name="Yu Gothic"/>
    </style:style>
    <style:style style:name="P82" style:parent-style-name="Standard" style:family="paragraph">
      <style:text-properties style:font-name="Yu Gothic"/>
    </style:style>
    <style:style style:name="P83" style:parent-style-name="Standard" style:family="paragraph">
      <style:text-properties style:font-name="Yu Gothic"/>
    </style:style>
    <style:style style:name="P84" style:parent-style-name="Standard" style:family="paragraph">
      <style:text-properties style:font-name="Yu Gothic"/>
    </style:style>
    <style:style style:name="P85" style:parent-style-name="Standard" style:family="paragraph">
      <style:text-properties style:font-name="Yu Gothic"/>
    </style:style>
    <style:style style:name="P86" style:parent-style-name="Standard" style:family="paragraph">
      <style:text-properties style:font-name="Yu Gothic"/>
    </style:style>
    <style:style style:name="P87" style:parent-style-name="Standard" style:family="paragraph">
      <style:text-properties style:font-name="Yu Gothic"/>
    </style:style>
    <style:style style:name="P88" style:parent-style-name="Standard" style:family="paragraph">
      <style:text-properties style:font-name="Yu Gothic"/>
    </style:style>
    <style:style style:name="P89" style:parent-style-name="Standard" style:family="paragraph">
      <style:text-properties style:font-name="Yu Gothic"/>
    </style:style>
    <style:style style:name="P90" style:parent-style-name="Standard" style:family="paragraph">
      <style:text-properties style:font-name="Yu Gothic"/>
    </style:style>
    <style:style style:name="P91" style:parent-style-name="Standard" style:family="paragraph">
      <style:text-properties style:font-name="Yu Gothic"/>
    </style:style>
    <style:style style:name="P92" style:parent-style-name="Standard" style:family="paragraph">
      <style:text-properties style:font-name="Yu Gothic"/>
    </style:style>
    <style:style style:name="T93" style:parent-style-name="DefaultParagraphFont" style:family="text">
      <style:text-properties style:font-name="Yu Gothic"/>
    </style:style>
    <style:style style:name="T94" style:parent-style-name="DefaultParagraphFont" style:family="text">
      <style:text-properties style:font-name="Yu Gothic"/>
    </style:style>
    <style:style style:name="T95" style:parent-style-name="Hyperlink" style:family="text">
      <style:text-properties style:font-name="Yu Gothic"/>
    </style:style>
    <style:style style:name="T96" style:parent-style-name="DefaultParagraphFont" style:family="text">
      <style:text-properties style:font-name="Yu Gothic"/>
    </style:style>
    <style:style style:name="P97" style:parent-style-name="Standard" style:family="paragraph">
      <style:text-properties style:font-name="Yu Gothic"/>
    </style:style>
    <style:style style:name="P98" style:parent-style-name="Standard" style:family="paragraph">
      <style:text-properties style:font-name="Yu Gothic"/>
    </style:style>
    <style:style style:name="P99" style:parent-style-name="Standard" style:family="paragraph">
      <style:text-properties style:font-name="Yu Gothic"/>
    </style:style>
    <style:style style:name="T100" style:parent-style-name="DefaultParagraphFont" style:family="text">
      <style:text-properties style:font-name="Yu Gothic"/>
    </style:style>
  </office:automatic-styles>
  <office:body>
    <office:text text:use-soft-page-breaks="true">
      <text:p text:style-name="P1">HALVERGATE<text:s/>PARISH COUNCIL</text:p>
      <text:p text:style-name="P2"/>
      <text:p text:style-name="P3">GRANT AWARDING POLICY</text:p>
      <text:p text:style-name="P4">1. Introduction</text:p>
      <text:p text:style-name="P5">A grant is any payment made by the Council to be used by an organisation for a specific purpose that<text:s/>will benefit the Parish, or residents of the Parish, and which is not directly controlled or administered</text:p>
      <text:p text:style-name="P6">by the Council.</text:p>
      <text:p text:style-name="P7">i. Providing a service</text:p>
      <text:p text:style-name="P8">ii. Enhancing the quality of life</text:p>
      <text:p text:style-name="P9">iii. Improving recreation and/or sports</text:p>
      <text:p text:style-name="P10">iv. Improving the environment</text:p>
      <text:p text:style-name="P11">v. Promoting the Parish of<text:s/>Halvergate<text:s/>in a positive way</text:p>
      <text:p text:style-name="P12">2. Grant Application Process</text:p>
      <text:p text:style-name="P13">2.1 The Clerk to the Council will receive all applications in the first instance and will then collate all<text:s/>the necessary information.</text:p>
      <text:p text:style-name="Standard"><text:span text:style-name="T14">2.2 Applicants will be required to complete an application form, available from the Parish C</text:span><text:span text:style-name="T15">lerk<text:s/></text:span><text:a xlink:href="mailto:pcclerk.halvergate@gmail.com" office:target-frame-name="_top" xlink:show="replace"><text:span text:style-name="T16">pcclerk.halvergate@gmail.com</text:span></text:a></text:p>
      <text:p text:style-name="P17"/>
      <text:p text:style-name="P18"><text:s/>All questions on the application form should<text:s/>be fully answered and additional appropriate information, which supports an application, should be<text:s/>provided.</text:p>
      <text:p text:style-name="P19">2.3 In addition to the application form organisations will be required to provide the following</text:p>
      <text:p text:style-name="P20">supporting information:</text:p>
      <text:p text:style-name="P21">i. A copy of their written constitution or details of their aims and purpose</text:p>
      <text:p text:style-name="P22">ii. Full details of the project or activity (including proof of costs, estimates, quotes etc)</text:p>
      <text:p text:style-name="P23">iii. Demonstrate that the grant will be of benefit to the local community with the Parish</text:p>
      <text:p text:style-name="P24">iv. Demonstration of a clear need for the funding</text:p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>1 | P a g e G R A N T S P O L I C Y &amp; A P P L I C A T I O N</text:p>
      <text:p text:style-name="P33">3. Conditions of Funding</text:p>
      <text:p text:style-name="P34">3.1 The organisation must be either non-profit or charitable. Applications will not be considered<text:s/>from private organisations operated as a business to make a profit or surplus.</text:p>
      <text:p text:style-name="P35">3.2 Grants will not be made to projects that discriminate on any grounds.</text:p>
      <text:p text:style-name="P36">3.3 Grants will not be made to individuals.</text:p>
      <text:p text:style-name="P37">3.4 Grants will not be made retrospectively.</text:p>
      <text:p text:style-name="P38">3.5 Applications will not normally be considered from national organisations or local groups with<text:s/>access to funds from national “umbrella” or “parent” organisations, unless funds are not available<text:s/>from their national bodies; or the funds available are inadequate for a specified project.</text:p>
      <text:p text:style-name="P39">3.6 An organisation should have a bank account in its own name with two authorised</text:p>
      <text:p text:style-name="P40">representatives required to sign each cheque.</text:p>
      <text:p text:style-name="P41">3.7 The administration of and accounting for any grant shall be the responsibility of the recipient. All<text:s/>awards must be properly accounted for and evidence of expenditure should be supplied to the<text:s/>Council.</text:p>
      <text:p text:style-name="P42">3.8 Only one application for a grant will be considered from each organisation in any one financial</text:p>
      <text:p text:style-name="P43">year.</text:p>
      <text:p text:style-name="P44">3.9 On-going commitments to award grants or subsidies in future years will not be made. A fresh<text:s/>application will be required each year.</text:p>
      <text:p text:style-name="P45">3.10 Each application will be assessed on its own merits.</text:p>
      <text:p text:style-name="P46">3.11 Any grant must only be used for the purpose for which it was awarded unless the written<text:s/>approval of the Council has been obtained for a change in use of the grant monies, and that any<text:s/>unspent portion of the grant must be returned to the Council by the end of the financial year in<text:s/>which it was awarded.</text:p>
      <text:p text:style-name="P47">3.12 Nothing contained herein shall prevent the Council from exercising, at any time, its existing<text:s/>duty or power in respect of providing financial assistance or grants to local or national organisations<text:s/>under the provisions of the Local Government Act 1972, Section 137.</text:p>
      <text:p text:style-name="P48">3.13 Councils contribution will be subject to Council’s award plaque being displayed on site or<text:s/>relevant digital platforms.</text:p>
      <text:p text:style-name="P49"/>
      <text:p text:style-name="P50"/>
      <text:p text:style-name="P51"/>
      <text:p text:style-name="P52">2| P a g e G R A N T S P O L I C Y &amp; A P P L I C A T I O N</text:p>
      <text:p text:style-name="P53"/>
      <text:p text:style-name="P54">HALVERGATE PARISH COUNCIL</text:p>
      <text:p text:style-name="P55">GRANT APPLICATION FORM</text:p>
      <text:p text:style-name="Standard"><text:span text:style-name="T56">Deadline<text:s/></text:span><text:span text:style-name="T57">6</text:span><text:span text:style-name="T58">th</text:span><text:span text:style-name="T59"><text:s/>March 2024</text:span></text:p>
      <text:p text:style-name="P60"/>
      <text:p text:style-name="P61">To be completed and submitted with the supporting information required as per the Grant</text:p>
      <text:p text:style-name="P62"/>
      <text:p text:style-name="P63">Application Process (2.3) of the Grant Awarding Policy.</text:p>
      <text:p text:style-name="P64"/>
      <text:p text:style-name="P65">Failure to produce supporting documentation (2.3) may result in the grant application being void,</text:p>
      <text:p text:style-name="P66"/>
      <text:p text:style-name="P67">and will not be considered by Council.</text:p>
      <text:p text:style-name="P68"/>
      <text:p text:style-name="P69">Name of organisation:</text:p>
      <text:p text:style-name="P70">Name, address and position of contact in</text:p>
      <text:p text:style-name="P71">organisation:</text:p>
      <text:p text:style-name="P72">Telephone number and/or email address of</text:p>
      <text:p text:style-name="P73">contact:</text:p>
      <text:p text:style-name="P74">Bank Details</text:p>
      <text:p text:style-name="P75">Is the organisation a registered charity? If</text:p>
      <text:p text:style-name="P76">yes, charity number Yes/No</text:p>
      <text:p text:style-name="P77">Amount of grant requested?</text:p>
      <text:p text:style-name="P78"/>
      <text:p text:style-name="P79">£</text:p>
      <text:p text:style-name="P80">For what purpose or project is the grant</text:p>
      <text:p text:style-name="P81">requested?</text:p>
      <text:p text:style-name="P82"/>
      <text:p text:style-name="P83">What will be the cost? If applying for other</text:p>
      <text:p text:style-name="P84">grants/matched funds for the project please</text:p>
      <text:p text:style-name="P85">provide details: £</text:p>
      <text:p text:style-name="P86"/>
      <text:p text:style-name="P87">When will the money be spent?</text:p>
      <text:p text:style-name="P88">Who will benefit from the project?</text:p>
      <text:p text:style-name="P89"/>
      <text:p text:style-name="P90">I also understand that my details will be held on file and I have the option to opt out of my</text:p>
      <text:p text:style-name="P91">personal information being held at any time.</text:p>
      <text:p text:style-name="P92">If you require assistant in completing the application form or submitting the supporting</text:p>
      <text:p text:style-name="Standard"><text:span text:style-name="T93">information, please contact the Clerk to the Council: P</text:span><text:span text:style-name="T94">hilip Stone<text:s/></text:span><text:a xlink:href="mailto:pcclerk.halvergate@gmail.com" office:target-frame-name="_top" xlink:show="replace"><text:span text:style-name="T95">pcclerk.halvergate@gmail.com</text:span></text:a><text:span text:style-name="T96"><text:s/>Tel: 07519163895</text:span></text:p>
      <text:p text:style-name="P97"/>
      <text:p text:style-name="P98">Name (in capitals):</text:p>
      <text:p text:style-name="P99">…………………………………………………………………………………………………………………………………………….</text:p>
      <text:p text:style-name="Standard"><text:span text:style-name="T100">Signed: ……………………………………………………….… Date: ……………………………………...………………….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Yu Gothic" svg:font-family="Yu Gothic" style:font-family-generic="swiss" style:font-pitch="variable" svg:panose-1="2 11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istrator</meta:initial-creator>
    <dc:creator>PHILIP STONE</dc:creator>
    <meta:creation-date>2024-02-27T13:35:00Z</meta:creation-date>
    <dc:date>2024-02-27T13:35:00Z</dc:date>
    <meta:template xlink:href="Normal" xlink:type="simple"/>
    <meta:editing-cycles>4</meta:editing-cycles>
    <meta:editing-duration>PT480S</meta:editing-duration>
    <meta:user-defined meta:name="GrammarlyDocumentId">47159f961f1237cdd817037af992766f6da1afd9fdf8df59b20992a1e149967d</meta:user-defined>
    <meta:document-statistic meta:page-count="1" meta:paragraph-count="84" meta:word-count="807" meta:character-count="4795" meta:row-count="123" meta:non-whitespace-character-count="4072"/>
  </office:meta>
</office:document-meta>
</file>